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ую-площадку-реконструировали-в-деревне-юрово"/>Спортивную площадку реконструировали в деревне Юрово<text:bookmark-end text:name="спортивную-площадку-реконструировали-в-деревне-юрово"/></text:h>
      <text:p text:style-name="First_20_paragraph">21.09.2018</text:p>
      <text:p text:style-name="Text_20_body"/>
      <text:p text:style-name="Text_20_body"><text:span text:style-name="T1">Спортивную площадку реконструировали в деревне Юрово. Фото: пресс-служба администрации поселения Краснопахорское</text:span></text:p>
      <text:p text:style-name="Text_20_body">Согласно комментарию, предоставленному 21 сентября, масштабную реконструкцию спортивной площадки провели в деревне Юрово в поселении Краснопахорское.</text:p>
      <text:p text:style-name="Text_20_body">— Специалисты полностью убрали устаревшие конструкции, заменив их новыми. Увеличилась и территория площадки. Там появились футбольные ворота, турники, тренажеры, баскетбольные щиты и все необходимое оборудование для игры в настольный теннис, — поделился главный специалист отдела жилищно-коммунального хозяйства и благоустройства территории администрации поселения Краснопахорское Виктор Бороденко.</text:p>
      <text:p text:style-name="Text_20_body">Он отметил, что на площадке положили безопасное резиновое покрытие. Сотрудники подрядной организации обустроили и зону тихого отдыха с качелями и скамейками.</text:p>
      <text:p text:style-name="Text_20_body"><text:line-break/></text:p>
      <text:p text:style-name="Text_20_body">Адрес страницы: <text:a xlink:type="simple" xlink:href="http://tinao.mos.ru/presscenter/news/detail/7586836.html" office:name=""><text:span text:style-name="Definition">http://tinao.mos.ru/presscenter/news/detail/758683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9:51:55Z</meta:creation-date>
    <dc:date>2023-07-01T19:51:55Z</dc:date>
  </office:meta>
</office:document-meta>
</file>