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вые-детские-площадки-появятся-в-михайлово-ярцевском"/>Новые детские площадки появятся в Михайлово-Ярцевском<text:bookmark-end text:name="новые-детские-площадки-появятся-в-михайлово-ярцевском"/></text:h>
      <text:p text:style-name="First_20_paragraph">07.09.2018</text:p>
      <text:p text:style-name="Text_20_body"/>
      <text:p text:style-name="Text_20_body"/>
      <text:p text:style-name="Text_20_body"><text:span text:style-name="T1">Новые детские площадки появятся в Михайлово-Ярцевском. Фото: архив</text:span></text:p>
      <text:p text:style-name="Text_20_body">Пять новых детских площадок обустроят на территории поселения Михайлово-Ярцевское. Об этом стало известно 7 сентября.</text:p>
      <text:p text:style-name="Text_20_body">— Сейчас подрядчики демонтируют старое игровое оборудование. Новые площадки появятся на территории садоводческих некоммерческих товариществ «Акулово», «Газовик», «Тимирязевец» и «Плесково - ТСХА». Кроме того, еще три объекта создадут на территории СНТ «Ярцево» вблизи одноименной деревни, «Красная Пахра» и «Лужки», — рассказал главный специалист отдела жилищно-коммунального хозяйства администрации поселения Михайлово-Ярцевское Андрей Ашлапов.</text:p>
      <text:p text:style-name="Text_20_body">Он отметил, что на детских и спортивных комплексов будут установлены тренажерные площадки, качели и поле для мини-футбола.</text:p>
      <text:p text:style-name="Text_20_body"><text:line-break/></text:p>
      <text:p text:style-name="Text_20_body">Адрес страницы: <text:a xlink:type="simple" xlink:href="http://tinao.mos.ru/presscenter/news/detail/7559676.html" office:name=""><text:span text:style-name="Definition">http://tinao.mos.ru/presscenter/news/detail/7559676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12:57:50Z</meta:creation-date>
    <dc:date>2023-08-10T12:57:50Z</dc:date>
  </office:meta>
</office:document-meta>
</file>