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воскресенского-стали-призерами-турнира-по-стритболу"/>Спортсмены из Воскресенского стали призерами турнира по стритболу<text:bookmark-end text:name="спортсмены-из-воскресенского-стали-призерами-турнира-по-стритболу"/></text:h>
      <text:p text:style-name="First_20_paragraph">03.09.2018</text:p>
      <text:p text:style-name="Text_20_body"/>
      <text:p text:style-name="Text_20_body"><text:span text:style-name="T1">Спортсмены из Воскресенского стали призерами турнира по стритболу. Фото: архив</text:span></text:p>
      <text:p text:style-name="Text_20_body">Спортсмены из поселения Воскресенское 2 сентября заняли второе место в окружных отборочных соревнованиях по стритболу. Мероприятие прошло в поселение Краснопахорское.</text:p>
      <text:p text:style-name="Text_20_body">— От нас на соревнованиях побывала команда из четырех спортсменов. Они показали очень достойный результат и завоевали «серебро». Всего поучаствовало более десяти команд, — рассказал тренер секции по спортивному ориентированию Дома культуры и спорта «Воскресенское» Вадим Крылов.</text:p>
      <text:p text:style-name="Text_20_body">Напомним, стритбол — это игра очень похожая на баскетбол. Принципиальная разница заключается в количестве атлетов — три действующих и один запасной. Они используют одно кольцо.</text:p>
      <text:p text:style-name="Text_20_body"><text:line-break/></text:p>
      <text:p text:style-name="Text_20_body">Адрес страницы: <text:a xlink:type="simple" xlink:href="http://tinao.mos.ru/presscenter/news/detail/7548532.html" office:name=""><text:span text:style-name="Definition">http://tinao.mos.ru/presscenter/news/detail/754853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1:43:16Z</meta:creation-date>
    <dc:date>2023-05-19T11:43:16Z</dc:date>
  </office:meta>
</office:document-meta>
</file>