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дставители-совета-ветеранов-из-марушкинского-запланировали-поездку-в-музей-заповедник"/>Представители Совета ветеранов из Марушкинского запланировали поездку в музей-заповедник<text:bookmark-end text:name="представители-совета-ветеранов-из-марушкинского-запланировали-поездку-в-музей-заповедник"/></text:h>
      <text:p text:style-name="First_20_paragraph">06.08.2018</text:p>
      <text:p text:style-name="Text_20_body"><text:span text:style-name="T1">Представители Совета ветеранов из Марушкинского запланировали поездку в музей-заповедник. Фото: архив</text:span></text:p>
      <text:p text:style-name="Text_20_body"><text:line-break/></text:p>
      <text:p text:style-name="Text_20_body">Представители Совета ветеранов поселения Марушкинское поедут на экскурсию в музей-заповедник «Усадьба Мураново имени Федора Ивановича Тютчева». Об этом стало известно 6 августа.</text:p>
      <text:p text:style-name="Text_20_body"><text:line-break/></text:p>
      <text:p text:style-name="Text_20_body">– Дата поездки еще не утверждена. Экскурсию организует Окружной Совет ветеранов Троицкого и Новомосковского административных округов. Предположительно встреча состоится 14 или 15 августа. Мероприятие посетят гости из Марушкинского и Кокошкино. Всего будет 45 человек, из них 23 - из нашего поселения, – отметила заместитель председателя местного Совета ветеранов Ольга Кирсанова.</text:p>
      <text:p text:style-name="Text_20_body"><text:line-break/></text:p>
      <text:p text:style-name="Text_20_body">Она добавила, что подобные экскурсии проводятся на регулярной основе. Представители Совета ветеранов уже посетили усадьбы Кусково и Архангельско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7492149.html" office:name=""><text:span text:style-name="Definition">http://tinao.mos.ru/presscenter/news/detail/7492149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4:56:14Z</meta:creation-date>
    <dc:date>2023-08-10T04:56:14Z</dc:date>
  </office:meta>
</office:document-meta>
</file>