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вет-ветеранов-поселения-кленовское-посетит-концерт-в-краснопахорском"/>Совет ветеранов поселения Кленовское посетит концерт в Краснопахорском<text:bookmark-end text:name="совет-ветеранов-поселения-кленовское-посетит-концерт-в-краснопахорском"/></text:h>
      <text:p text:style-name="First_20_paragraph">25.07.2018</text:p>
      <text:p text:style-name="Text_20_body"/>
      <text:p text:style-name="Text_20_body"><text:span text:style-name="T1">Совет ветеранов поселения Кленовское посетит концерт в Краснопахорском. Фото: архив</text:span></text:p>
      <text:p text:style-name="Text_20_body">Представители Совета ветеранов поселения Кленовское 1 августа посетят праздничный концерт в Краснопахорском.</text:p>
      <text:p text:style-name="Text_20_body">— В этот раз мы направимся на мероприятие в составе десяти человек. Сотрудники Дома культуры «Звездный» организуют для ветеранов Троицкого и Новомосковского административных округов тематический концерт, приуроченный к годовщине окончания Курской битвы. Мы стараемся как можно чаще присутствовать на подобных мероприятиях, — рассказала председатель Совета ветеранов поселения Кленовское Надежда Лазарева.</text:p>
      <text:p text:style-name="Text_20_body">Концерт пройдет по адресу: село Краснопахорское, улица Заводская, дом №20.</text:p>
      <text:p text:style-name="Text_20_body">Отметим, что в данный момент время проведения мероприятия уточняется.</text:p>
      <text:p text:style-name="Text_20_body"><text:line-break/></text:p>
      <text:p text:style-name="Text_20_body">Адрес страницы: <text:a xlink:type="simple" xlink:href="http://tinao.mos.ru/presscenter/news/detail/7470344.html" office:name=""><text:span text:style-name="Definition">http://tinao.mos.ru/presscenter/news/detail/7470344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0:13:04Z</meta:creation-date>
    <dc:date>2023-08-10T10:13:04Z</dc:date>
  </office:meta>
</office:document-meta>
</file>