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ети-из-центра-ягодка-отправятся-на-конеферму"/>Дети из Центра «Ягодка» отправятся на конеферму<text:bookmark-end text:name="дети-из-центра-ягодка-отправятся-на-конеферму"/></text:h>
      <text:p text:style-name="First_20_paragraph">11.07.2018</text:p>
      <text:p text:style-name="Text_20_body"/>
      <text:p text:style-name="Text_20_body"><text:span text:style-name="T1">Дети из Центра «Ягодка» отправятся на конеферму. Фото: архив</text:span></text:p>
      <text:p text:style-name="Text_20_body"><text:line-break/></text:p>
      <text:p text:style-name="Text_20_body">Воспитанники Детского реабилитационного центра «Ягодка, располагающегося в поселении Михайлово-Ярцевское, отправятся на конеферму «Костин двор». Поездка состоится 13 июля.</text:p>
      <text:p text:style-name="Text_20_body"><text:line-break/></text:p>
      <text:p text:style-name="Text_20_body">– Мы периодически проводим подобные мероприятия. В ходе таких поездок ребята знакомятся с животными, узнают об их повадках, образе жизни и взаимоотношении с человеком, –поделилась информацией заведующая отделением психолого-педагогической помощи Реабилитационного центра Людмила Горелова.</text:p>
      <text:p text:style-name="Text_20_body"><text:line-break/></text:p>
      <text:p text:style-name="Text_20_body">Она добавила, что во время экскурсии воспитанники учреждения смогут прокатиться верхом и в повозке, погладить пони и больших лошадей.</text:p>
      <text:p text:style-name="Text_20_body"><text:line-break/></text:p>
      <text:p text:style-name="Text_20_body"><text:line-break/></text:p>
      <text:p text:style-name="Text_20_body">Адрес страницы: <text:a xlink:type="simple" xlink:href="http://tinao.mos.ru/presscenter/news/detail/7444713.html" office:name=""><text:span text:style-name="Definition">http://tinao.mos.ru/presscenter/news/detail/7444713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0T03:48:18Z</meta:creation-date>
    <dc:date>2023-08-10T03:48:18Z</dc:date>
  </office:meta>
</office:document-meta>
</file>