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каз-фильма-организуют-в-поселении-филимонковское"/>Показ фильма организуют в поселении Филимонковское<text:bookmark-end text:name="показ-фильма-организуют-в-поселении-филимонковское"/></text:h>
      <text:p text:style-name="First_20_paragraph">10.07.2018</text:p>
      <text:p text:style-name="Text_20_body"/>
      <text:p text:style-name="Text_20_body"><text:span text:style-name="T1">Показ фильма организуют в поселении Филимонковское. Фото: архив</text:span></text:p>
      <text:p text:style-name="Text_20_body"><text:line-break/></text:p>
      <text:p text:style-name="Text_20_body">Сотрудники Центра культуры и спорта «Филимонковское» организуют показ фильма. Мероприятие состоится 18 июля.</text:p>
      <text:p text:style-name="Text_20_body"><text:line-break/></text:p>
      <text:p text:style-name="Text_20_body">- В этом месяце кинопоказ состоится во второй раз. Гости встречи увидят советский фильм «Акваланги на дне». Картина вышла в свет в 1965 году. Все действия в фильме проходят в пограничном поселке. Мы уверены, что мероприятие будет интересно как подросткам, так и взрослым. После сеанса состоится обсуждение картины, - уточнили сотрудники Центра культура и спорта «Филимонковское».</text:p>
      <text:p text:style-name="Text_20_body"><text:line-break/></text:p>
      <text:p text:style-name="Text_20_body">Начало мероприятия запланировано на 11:00. Посетить показ фильма смогут все желающие.</text:p>
      <text:p text:style-name="Text_20_body"><text:line-break/></text:p>
      <text:p text:style-name="Text_20_body">По словам организаторов, мероприятие продлится около двух ча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442036.html" office:name=""><text:span text:style-name="Definition">http://tinao.mos.ru/presscenter/news/detail/744203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31:54Z</meta:creation-date>
    <dc:date>2023-08-10T10:31:54Z</dc:date>
  </office:meta>
</office:document-meta>
</file>