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бботник-организуют-на-территории-троицка"/>Субботник организуют на территории Троицка<text:bookmark-end text:name="субботник-организуют-на-территории-троицка"/></text:h>
      <text:p text:style-name="First_20_paragraph">19.06.2018</text:p>
      <text:p text:style-name="Text_20_body"/>
      <text:p text:style-name="Text_20_body"><text:span text:style-name="T1">Субботник организуют на территории Троицка. Фото: архив</text:span></text:p>
      <text:p text:style-name="Text_20_body">Сотрудники Спортивно-оздоровительной базы «Лесная» городского округа Троицк 23 июня организуют субботник. Присоединиться к мероприятию они пригласили всех желающих.</text:p>
      <text:p text:style-name="Text_20_body">— Мы проводим такие акции регулярно. В течение года на территории базы наши специалисты стараются поддерживать чистоту и порядок. Сейчас мы приняли решение начать подготовку лыжной трассы к предстоящему зимнему сезону и провести субботник. Участникам акции мы предоставим весь необходимый инвентарь: перчатки, мусорные пакеты и веники, — уточнил сотрудник Спортивно-оздоровительной базы «Лесная».</text:p>
      <text:p text:style-name="Text_20_body">Начало мероприятия запланировано на 9:00.</text:p>
      <text:p text:style-name="Text_20_body"><text:line-break/></text:p>
      <text:p text:style-name="Text_20_body">Адрес страницы: <text:a xlink:type="simple" xlink:href="http://tinao.mos.ru/presscenter/news/detail/7400464.html" office:name=""><text:span text:style-name="Definition">http://tinao.mos.ru/presscenter/news/detail/740046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19:11Z</meta:creation-date>
    <dc:date>2023-08-10T14:19:11Z</dc:date>
  </office:meta>
</office:document-meta>
</file>