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рница-жители-первомайского-поучаствуют-в-военно-патриотической-игре"/>Зарница: жители Первомайского поучаствуют в военно-патриотической игре<text:bookmark-end text:name="зарница-жители-первомайского-поучаствуют-в-военно-патриотической-игре"/></text:h>
      <text:p text:style-name="First_20_paragraph">29.05.2018</text:p>
      <text:p text:style-name="Text_20_body"/>
      <text:p text:style-name="Text_20_body"><text:span text:style-name="T1">Зарница: жители Первомайского поучаствуют в военно-патриотической игре. Фото: архив</text:span></text:p>
      <text:p text:style-name="Text_20_body"><text:line-break/></text:p>
      <text:p text:style-name="Text_20_body">Жители поселения Первомайское поучаствуют в военно-патриотической игре «Зарница». Мероприятие состоится 2 июня в деревне Елизарово.</text:p>
      <text:p text:style-name="Text_20_body"><text:line-break/></text:p>
      <text:p text:style-name="Text_20_body">— Ожидается, что соревнования будут довольно интересными. Представители нескольких молодежных военно-патриотических объединений выступят на турнире. В их число определенно войдут коллективы «Юный десантник» и «Казаки». Основной частью программы станет пейнтбол, — поделился информацией директор Спортивно-досугового клуба «Первомайское» Сергей Галкин.</text:p>
      <text:p text:style-name="Text_20_body"><text:line-break/></text:p>
      <text:p text:style-name="Text_20_body">Он добавил, что, помимо прочего, участникам военно-патриотической игры предстоит пройти полосу препятствий и посостязаться в других видах спорта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gazeta_novye_okruga/detail/7360083.html" office:name=""><text:span text:style-name="Definition">http://tinao.mos.ru/gazeta_novye_okruga/detail/736008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3:12:58Z</meta:creation-date>
    <dc:date>2023-05-18T23:12:58Z</dc:date>
  </office:meta>
</office:document-meta>
</file>