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ень-славянской-письменности-отпраздновали-в-марушкинском"/>День славянской письменности отпраздновали в Марушкинском<text:bookmark-end text:name="день-славянской-письменности-отпраздновали-в-марушкинском"/></text:h>
      <text:p text:style-name="First_20_paragraph">28.05.2018</text:p>
      <text:p text:style-name="Text_20_body"/>
      <text:p text:style-name="Text_20_body"><text:span text:style-name="T1">День славянской письменности отпраздновали в Марушкинском. Фото: архив</text:span></text:p>
      <text:p text:style-name="Text_20_body">Сотрудники Структурного подразделения «Крекшино» Культурного центра «Внуково» поселения Марушкинское 25 мая провели творческое мероприятие. Оно было посвящено Дню славянской письменности и культуры.</text:p>
      <text:p text:style-name="Text_20_body">— К нам на творческую встречу пришли ребята от восьми лет. Всего гостей было порядка десяти. Мы рассказали детям о традиционном русском празднике. Они слушали спикеров очень внимательно и задавали вопросы. Изюминкой встречи стало то, что ребята смогли написать свои имена глаголицей, — прокомментировали сотрудники Структурного подразделения «Крекшино» Культурного центра «Внуково».</text:p>
      <text:p text:style-name="Text_20_body">Отметим, что мероприятие длилось около часа.</text:p>
      <text:p text:style-name="Text_20_body"><text:line-break/></text:p>
      <text:p text:style-name="Text_20_body">Адрес страницы: <text:a xlink:type="simple" xlink:href="http://tinao.mos.ru/presscenter/news/detail/7357073.html" office:name=""><text:span text:style-name="Definition">http://tinao.mos.ru/presscenter/news/detail/7357073.html</text:span></text:a></text:p>
      <text:p text:style-name="Text_20_body"><text:a xlink:type="simple" xlink:href="http://tinao.mos.ru" office:name=""><text:span text:style-name="Definition">Префектура Троицкого и Новомосковского административных округов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3T19:03:51Z</meta:creation-date>
    <dc:date>2023-05-23T19:03:51Z</dc:date>
  </office:meta>
</office:document-meta>
</file>