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курсию-в-океанариум-организуют-для-юных-жителей-щаповского"/>Экскурсию в океанариум организуют для юных жителей Щаповского<text:bookmark-end text:name="экскурсию-в-океанариум-организуют-для-юных-жителей-щаповского"/></text:h>
      <text:p text:style-name="First_20_paragraph">18.05.2018</text:p>
      <text:p text:style-name="Text_20_body"/>
      <text:p text:style-name="Text_20_body"><text:span text:style-name="T1">Экскурсию в океанариум организуют для юных жителей Щаповского. Фото: архив</text:span></text:p>
      <text:p text:style-name="Text_20_body"><text:line-break/></text:p>
      <text:p text:style-name="Text_20_body">В преддверии международного Дня защиты детей администрация поселения Щаповское организует для подрастающего поколения экскурсию в океанариум. Выездное мероприятие состоится 31 мая.</text:p>
      <text:p text:style-name="Text_20_body"><text:line-break/></text:p>
      <text:p text:style-name="Text_20_body">— Ребята совершат поездку в подмосковный Красногорск. Планируется, что во время этого увлекательного визита участники смогут посетить три зала океанариума, — поделилась информацией представитель администрации поселения Щаповское Татьяна Чаусова.</text:p>
      <text:p text:style-name="Text_20_body"><text:line-break/></text:p>
      <text:p text:style-name="Text_20_body">Кроме того, непосредственно в сам День защиты детей, который ежегодно отмечается 1 июня, на территории муниципального образования пройдут игровые и развлекательные мероприят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338098.html" office:name=""><text:span text:style-name="Definition">http://tinao.mos.ru/presscenter/news/detail/733809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5:00:51Z</meta:creation-date>
    <dc:date>2023-05-28T05:00:51Z</dc:date>
  </office:meta>
</office:document-meta>
</file>