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25-дворов-благоустроят-в-щербинке"/>Более 25 дворов благоустроят в Щербинке<text:bookmark-end text:name="более-25-дворов-благоустроят-в-щербинке"/></text:h>
      <text:p text:style-name="First_20_paragraph">18.05.2018</text:p>
      <text:p text:style-name="Text_20_body"/>
      <text:p text:style-name="Text_20_body"><text:span text:style-name="T1">Более 25 дворов благоустроят в Щербинке. Фото: архив</text:span></text:p>
      <text:p text:style-name="Text_20_body"><text:line-break/></text:p>
      <text:p text:style-name="Text_20_body">Работы по благоустройству дворовых территорий продолжатся в Щербинке. Об этом 17 мая сообщили в администрации городского округа.</text:p>
      <text:p text:style-name="Text_20_body"><text:line-break/></text:p>
      <text:p text:style-name="Text_20_body">— Всего в Щербинке будут обустроены детские и спортивные площадки в 26 дворах. Во всех точках обновят резиновое покрытие. Качели, лавочки и другие объекты будут приведены в порядок или заменены. Разумеется, если малые архитектурные формы эксплуатируются менее двух лет, то их замена производиться не будет, — поделился заместитель главы администрации городского округа Щербинка Александр Шутиков.</text:p>
      <text:p text:style-name="Text_20_body"><text:line-break/></text:p>
      <text:p text:style-name="Text_20_body">Кроме того, в Щербинке продолжатся работы по наполнению песочниц.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7337950.html" office:name=""><text:span text:style-name="Definition">http://tinao.mos.ru/presscenter/news/detail/7337950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7:50:02Z</meta:creation-date>
    <dc:date>2023-05-12T17:50:02Z</dc:date>
  </office:meta>
</office:document-meta>
</file>