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боты-по-ремонту-подъездов-завершатся-в-михайлово-ярцевском"/>Работы по ремонту подъездов завершатся в Михайлово-Ярцевском<text:bookmark-end text:name="работы-по-ремонту-подъездов-завершатся-в-михайлово-ярцевском"/></text:h>
      <text:p text:style-name="First_20_paragraph">17.05.2018</text:p>
      <text:p text:style-name="Text_20_body"/>
      <text:p text:style-name="Text_20_body"><text:span text:style-name="T1">Работы по ремонту подъездов завершатся в Михайлово-Ярцевском. Фото: архив</text:span></text:p>
      <text:p text:style-name="Text_20_body"><text:line-break/></text:p>
      <text:p text:style-name="Text_20_body">Работы по благоустройству жилых домов в поселении Михайлово-Ярцевское окончатся до 20 мая.</text:p>
      <text:p text:style-name="Text_20_body"><text:line-break/></text:p>
      <text:p text:style-name="Text_20_body">— В ближайшее время будет завершен ремонт подъездов по следующим адресам: поселок Шишкин Лес, строение №21; и поселок Секерино, дом №2, — поделился информацией представитель администрации поселения Михайлово-Ярцевское Дмитрий Андрюшин. Напомним, что в муниципальном образовании проведены необходимые мероприятия по реконструкции детской площадки.</text:p>
      <text:p text:style-name="Text_20_body"><text:line-break/></text:p>
      <text:p text:style-name="Text_20_body">В ходе состоявшихся работ старые тренажеры были заменены современными образцам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7335430.html" office:name=""><text:span text:style-name="Definition">http://tinao.mos.ru/presscenter/news/detail/7335430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6:41:23Z</meta:creation-date>
    <dc:date>2023-08-10T06:41:23Z</dc:date>
  </office:meta>
</office:document-meta>
</file>