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четный-концерт-прошел-в-доме-культуры-десна-в-рязановском"/>Отчетный концерт прошел в Доме культуры «Десна» в Рязановском<text:bookmark-end text:name="отчетный-концерт-прошел-в-доме-культуры-десна-в-рязановском"/></text:h>
      <text:p text:style-name="First_20_paragraph">23.04.2018</text:p>
      <text:p text:style-name="Text_20_body"/>
      <text:p text:style-name="Text_20_body"><text:span text:style-name="T1">Отчетный концерт прошел в Доме культуры «Десна» в Рязановском. Фото: архив</text:span></text:p>
      <text:p text:style-name="Text_20_body">Отчетный концерт «Вихрь творчества» прошел 19 и 20 апреля в Доме культуры «Десна» поселения Рязановское.</text:p>
      <text:p text:style-name="Text_20_body">В рамках торжественного мероприятия участники продемонстрировали разнообразные номера.</text:p>
      <text:p text:style-name="Text_20_body">— Ребята очень хорошо подготовились. Во многом это заслуга наших квалифицированных руководителей, талантливых воспитателей и отзывчивых родителей. Каждый из них внес свой вклад в успех ребят, — прокомментировал художественный руководитель ДК «Десна» Евгений Ясенцев.</text:p>
      <text:p text:style-name="Text_20_body">Он добавил, что из-за большого количества номеров отчетный концерт пришлось растянуть на два дня.</text:p>
      <text:p text:style-name="Text_20_body">В 2017-2018 учебном году восемь клубных формирований Дома культуры «Десна» подтвердили и получили звание «Ведущий творческий коллектив города Москвы».</text:p>
      <text:p text:style-name="Text_20_body"><text:line-break/></text:p>
      <text:p text:style-name="Text_20_body">Адрес страницы: <text:a xlink:type="simple" xlink:href="http://tinao.mos.ru/gazeta_novye_okruga/detail/7284545.html" office:name=""><text:span text:style-name="Definition">http://tinao.mos.ru/gazeta_novye_okruga/detail/7284545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20:14:56Z</meta:creation-date>
    <dc:date>2023-06-15T20:14:56Z</dc:date>
  </office:meta>
</office:document-meta>
</file>