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тлеты-из-троицка-выступили-на-первенстве-москвы-по-самбо"/>Атлеты из Троицка выступили на Первенстве Москвы по самбо<text:bookmark-end text:name="атлеты-из-троицка-выступили-на-первенстве-москвы-по-самбо"/></text:h>
      <text:p text:style-name="First_20_paragraph">10.04.2018</text:p>
      <text:p text:style-name="Text_20_body"/>
      <text:p text:style-name="Text_20_body"><text:span text:style-name="T1">Атлеты из Троицка выступили на Первенстве Москвы по самбо. Фото: архив</text:span></text:p>
      <text:p text:style-name="Text_20_body">Атлеты из городского округа Троицк 8 апреля выступили на Первенстве Москвы по самбо. Турнир прошел среди юношей и девушек 2004 и 2005 годов рождения.</text:p>
      <text:p text:style-name="Text_20_body">— В этом году от городского округа на состязаниях выступили наши юные спортсменки Александра Щикота и Анастасия Бугрова. Девушки были отлично подготовлены. Однако удача улыбнулась лишь одной из самбисток. Согласно итоговому протоколу, Александра Щикота смогла завоевать первое место, теперь девушка выступит на Первенстве России, — прокомментировали сотрудники Детско-юношеской школы №2 в Троицке.</text:p>
      <text:p text:style-name="Text_20_body">Они добавили, что Анастасия Бугрова заняла третье место.</text:p>
      <text:p text:style-name="Text_20_body"><text:line-break/></text:p>
      <text:p text:style-name="Text_20_body">Адрес страницы: <text:a xlink:type="simple" xlink:href="http://tinao.mos.ru/presscenter/news/detail/7253901.html" office:name=""><text:span text:style-name="Definition">http://tinao.mos.ru/presscenter/news/detail/7253901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8:41:06Z</meta:creation-date>
    <dc:date>2023-08-10T08:41:06Z</dc:date>
  </office:meta>
</office:document-meta>
</file>