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зентация-книги-состоялась-в-доме-музее-бориса-пастернака"/>Презентация книги состоялась в Доме-музее Бориса Пастернака<text:bookmark-end text:name="презентация-книги-состоялась-в-доме-музее-бориса-пастернака"/></text:h>
      <text:p text:style-name="First_20_paragraph">27.03.2018</text:p>
      <text:p text:style-name="Text_20_body"/>
      <text:p text:style-name="Text_20_body"><text:span text:style-name="T1">Презентация книги состоялась в Доме-музее Бориса Пастернака. Фото: Дом-музее Бориса Пастернака</text:span></text:p>
      <text:p text:style-name="Text_20_body">Презентация книги «Александр Введенский: равненье на смерть» 24 марта прошла в Доме-музее Бориса Пастернака в поселении Внуковское.</text:p>
      <text:p text:style-name="Text_20_body">Встречу провели авторы произведения: Сергей Буров и Людмила Ладенкова.</text:p>
      <text:p text:style-name="Text_20_body">Книга практически полностью посвящена стихотворению «Элегия» Александра Введенского.</text:p>
      <text:p text:style-name="Text_20_body">— Произведение русского поэта и драматурга очень необычно по композиции и количеству отсылок к сочинениям разных авторов. Ведущие вечера вместе с гостями провели подробный анализ стихотворения. На встречу хотело попасть большое количество людей. К нам поступило много звонков, — рассказали сотрудники Дома-музея.</text:p>
      <text:p text:style-name="Text_20_body">Стоит отметить, что один из авторов произведения, Сергей Буров, является доктором филологических наук, автором статей о творчестве разных писателей, создателем книг «Сказочные ключи к "Доктору Живаго"» и «Пастернак и Чаадаев».</text:p>
      <text:p text:style-name="Text_20_body"><text:line-break/></text:p>
      <text:p text:style-name="Text_20_body">Адрес страницы: <text:a xlink:type="simple" xlink:href="http://tinao.mos.ru/presscenter/news/detail/7222427.html" office:name=""><text:span text:style-name="Definition">http://tinao.mos.ru/presscenter/news/detail/7222427.html</text:span></text:a></text:p>
      <text:p text:style-name="Text_20_body"><text:a xlink:type="simple" xlink:href="http://tinao.mos.ru" office:name=""><text:span text:style-name="Definition">Префектура Троицкого и Новомосковского административных округов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9T01:07:41Z</meta:creation-date>
    <dc:date>2023-05-29T01:07:41Z</dc:date>
  </office:meta>
</office:document-meta>
</file>