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жители-новой-москвы-примут-участие-в-соревнованиях-по-спортивному-ориентированию"/>Юные жители Новой Москвы примут участие в соревнованиях по спортивному ориентированию<text:bookmark-end text:name="юные-жители-новой-москвы-примут-участие-в-соревнованиях-по-спортивному-ориентированию"/></text:h>
      <text:p text:style-name="First_20_paragraph">16.03.2018</text:p>
      <text:p text:style-name="Text_20_body"><text:span text:style-name="T1">Юные жители Новой Москвы примут участие в соревнованиях по спортивному ориентированию. Фото: архив</text:span></text:p>
      <text:p text:style-name="Text_20_body">В Кисловодске 22 марта пройдет Всероссийский турнир по спортивному ориентированию. В нем примут участие ребята из двух поселения Троицкого и Новомосковского административных округов.</text:p>
      <text:p text:style-name="Text_20_body">— На турнир вместе со спортсменами поедут их родители в качестве группы поддержки и люди старшего поколения, которые тоже хотят принять участие в соревнованиях. Москву на конкурсе представят ребята из поселений Десеновское и Воскресенское. На каждом этапе состязания им будет необходимо показать всю свои сноровку и умения на разных дистанциях, — рассказал заведующий отделом спорта во Дворце культуры и спорта «Воскресенское» Вадим Крылов.</text:p>
      <text:p text:style-name="Text_20_body">Отметим, что соревнования завершатся 2 апреля.</text:p>
      <text:p text:style-name="Text_20_body"><text:line-break/></text:p>
      <text:p text:style-name="Text_20_body">Адрес страницы: <text:a xlink:type="simple" xlink:href="http://tinao.mos.ru/presscenter/news/detail/7203092.html" office:name=""><text:span text:style-name="Definition">http://tinao.mos.ru/presscenter/news/detail/720309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45:31Z</meta:creation-date>
    <dc:date>2023-08-10T04:45:31Z</dc:date>
  </office:meta>
</office:document-meta>
</file>