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борная-новой-москвы-по-хоккею-провела-первые-матчи"/>Сборная Новой Москвы по хоккею провела первые матчи<text:bookmark-end text:name="сборная-новой-москвы-по-хоккею-провела-первые-матчи"/></text:h>
      <text:p text:style-name="First_20_paragraph">08.02.2018</text:p>
      <text:p text:style-name="Text_20_body"/>
      <text:p text:style-name="Text_20_body"><text:span text:style-name="T1">Сборная Новой Москвы по хоккею провела первые матчи. Фото: администрация поселения Кленовское</text:span></text:p>
      <text:p text:style-name="Text_20_body">Сборная Троицкого и Новомосковского административных округов по хоккею, в которую вошли ребята из поселения Кленовское, 7 февраля сыграла против команды Южного административного округа.</text:p>
      <text:p text:style-name="Text_20_body">— В рамках турнира «Золотая шайба» Новая Москва представила составы трех возрастных групп. Команда 2007-2008 годов, в которую вошли три спортсмена из Кленовского, несмотря на боевой настрой и слаженность действий, все же проиграла коллегам из ЮАО. Ребята 2005-2006 годов выиграли матч в своей возрастной группе со счетом 14:0. В команду вошли представители Спортивного клуба «Русь» и поселения Сосенское. Ребята показали великолепную игру и уже в первом периоде забросили шесть шайб, — рассказал директор СК «Русь» Юрий Пегунов.</text:p>
      <text:p text:style-name="Text_20_body">Он отметил, что на соревнованиях прошли игры между спортсменами 2003-2004 годов рождения. Борьба была равной, но сборная, состоящая из ребят поселений Кленовское, Сосенское и городского округа Щербинка, победила со счетом 2:1.</text:p>
      <text:p text:style-name="Text_20_body"><text:line-break/></text:p>
      <text:p text:style-name="Text_20_body">Адрес страницы: <text:a xlink:type="simple" xlink:href="http://tinao.mos.ru/presscenter/news/detail/7137065.html" office:name=""><text:span text:style-name="Definition">http://tinao.mos.ru/presscenter/news/detail/7137065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11:01Z</meta:creation-date>
    <dc:date>2023-08-10T09:11:01Z</dc:date>
  </office:meta>
</office:document-meta>
</file>