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рядка-44-тонн-реагентов-завезли-во-внуковское"/>Порядка 44 тонн реагентов завезли во Внуковское<text:bookmark-end text:name="порядка-44-тонн-реагентов-завезли-во-внуковское"/></text:h>
      <text:p text:style-name="First_20_paragraph">08.12.2017</text:p>
      <text:p text:style-name="Text_20_body"/>
      <text:p text:style-name="Text_20_body"><text:span text:style-name="T1">Порядка 44 тонн реагентов завезли во Внуковское. Фото: архив</text:span></text:p>
      <text:p text:style-name="Text_20_body"><text:line-break/></text:p>
      <text:p text:style-name="Text_20_body">Около 44 тонн реагентов для противогололедной обработки дорог завезли во Внуковское. Об этом 8 декабря сообщили представители администрации поселения. </text:p>
      <text:p text:style-name="Text_20_body"><text:line-break/></text:p>
      <text:p text:style-name="Text_20_body">— Противогололедными материалами мы посыпаем сейчас в основном муниципальные дороги. Исключение составляют только микрорайон Переделкино Ближнее и территории возле двух жилых комплексов. Работы проводятся только при обострении погодной ситуации, — рассказал начальник отдела благоустройства администрации поселения Внуковское Вячеслав Пахомов. </text:p>
      <text:p text:style-name="Text_20_body"><text:line-break/></text:p>
      <text:p text:style-name="Text_20_body">Он добавил, что в поселении ежедневно проходит мониторинг дорог на предмет аварийно опасного состояния. Их обсыпку специалисты проводят, используя две единицы техник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7026971.html" office:name=""><text:span text:style-name="Definition">http://tinao.mos.ru/presscenter/news/detail/7026971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7:19:06Z</meta:creation-date>
    <dc:date>2023-08-10T07:19:06Z</dc:date>
  </office:meta>
</office:document-meta>
</file>