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заичными-цветами-украсят-фасад-филимонковского-детского-дома-интерната"/>Мозаичными цветами украсят фасад Филимонковского детского дома-интерната<text:bookmark-end text:name="мозаичными-цветами-украсят-фасад-филимонковского-детского-дома-интерната"/></text:h>
      <text:p text:style-name="First_20_paragraph">29.09.2017</text:p>
      <text:p text:style-name="Text_20_body"/>
      <text:p text:style-name="Text_20_body"><text:span text:style-name="T1">Мозаичными цветами украсят фасад Филимонковского детского дома-интерната. Фото: Филимонковский дом-интернат</text:span></text:p>
      <text:p text:style-name="Text_20_body"><text:line-break/></text:p>
      <text:p text:style-name="Text_20_body">Воспитанники Филимонковского детского дома-интерната вместе с художницей Анной Котик создадут на фасаде учреждения масштабную мозаичную композицию. Основной этап работ завершится 29 сентября.</text:p>
      <text:p text:style-name="Text_20_body"><text:line-break/></text:p>
      <text:p text:style-name="Text_20_body">Первые шаги к преображению фасада были сделаны в середине сентября. Каждый момент творческого процесса отражается в рубрике «Хроника перемен», которую ведет учреждение в социальной сети.</text:p>
      <text:p text:style-name="Text_20_body"><text:line-break/></text:p>
      <text:p text:style-name="Text_20_body">— Благодаря общим творческим усилиям, фасад украсили стебли, кустики, цветы. Согласно замыслу, малое окно массажного кабинета будет обрамлять чуть распустившийся бутон, — рассказала главный врач учреждения Анна Фомина. — Глядя на то, как преображается фасад, хочется позвать в гости Андерсена — так созвучны его трогательные сказки с творчеством Анны Котик.</text:p>
      <text:p text:style-name="Text_20_body"><text:line-break/></text:p>
      <text:p text:style-name="Text_20_body">Сегодня ребята отмоют плитку, доработают детали. Работы в верхней части фасада они продолжат весной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6890680.html" office:name=""><text:span text:style-name="Definition">http://tinao.mos.ru/presscenter/news/detail/689068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6:02:26Z</meta:creation-date>
    <dc:date>2023-08-10T16:02:26Z</dc:date>
  </office:meta>
</office:document-meta>
</file>