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лодии-из-японии-и-шотландии-прозвучат-в-детской-школе-искусств-кокошкино"/>Мелодии из Японии и Шотландии прозвучат в Детской школе искусств Кокошкино<text:bookmark-end text:name="мелодии-из-японии-и-шотландии-прозвучат-в-детской-школе-искусств-кокошкино"/></text:h>
      <text:p text:style-name="First_20_paragraph">26.09.2017</text:p>
      <text:p text:style-name="Text_20_body"><text:span text:style-name="T1">Мелодии из Японии и Шотландии прозвучат в Детской школе искусств Кокошкино. Фото: архив</text:span></text:p>
      <text:p text:style-name="Text_20_body">Концерт, посвященный Международному дню музыки, проведут в Кокошкинской детской школе искусств. В программе прозвучат песни разных стран мира: России, Украины, Израиля, Японии, Шотландии, Америки. Мероприятие состоится 2 октября.</text:p>
      <text:p text:style-name="Text_20_body">Перед слушателями выступит лауреат международных вокальных конкурсов Софья Селезнева. Ей будут аккомпанировать студенты Российской академии музыки имени Гнесиных.</text:p>
      <text:p text:style-name="Text_20_body">— Музыка обладает огромной силой. Ее день отмечается во всем мире с 1975 года. Этот праздник реализует идею сближения народов, взаимного обогащения культур. Музыка не стареет, — рассказали в школе искусств. — Приглашаем всех желающих послушать ее с нами.</text:p>
      <text:p text:style-name="Text_20_body">Вход свободный. Начало намечено на 18:00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6882207.html" office:name=""><text:span text:style-name="Definition">http://tinao.mos.ru/presscenter/news/detail/688220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6:38:45Z</meta:creation-date>
    <dc:date>2023-08-10T06:38:45Z</dc:date>
  </office:meta>
</office:document-meta>
</file>