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ьство-новой-детской-площадки-началось-в-краснопахорском"/>Строительство новой детской площадки началось в Краснопахорском<text:bookmark-end text:name="строительство-новой-детской-площадки-началось-в-краснопахорском"/></text:h>
      <text:p text:style-name="First_20_paragraph">31.08.2017</text:p>
      <text:p text:style-name="Text_20_body"><text:span text:style-name="T1">Строительство новой детской площадки началось в Краснопахорском. Фото: администрация поселения</text:span></text:p>
      <text:p text:style-name="Text_20_body"><text:line-break/></text:p>
      <text:p text:style-name="Text_20_body">Строительство новой детской площадки началось 29 августа у жилых домов рядом с Калужским шоссе в селе Красная Пахра. Об этом сообщили в отделе жилищно-коммунального хозяйства и благоустройства администрации поселения Краснопахорское.</text:p>
      <text:p text:style-name="Text_20_body"><text:line-break/></text:p>
      <text:p text:style-name="Text_20_body">— В настоящий момент подрядные бригады выравнивают площадку с помощью строительной техники и устанавливают ограждения из бордюрного камня, — сообщили в отделе ЖКХ и благоустройства администрации поселения. — Мы установим детские качели, горки, песочницы и игровой комплекс. На площадке уложат специальное покрытие.</text:p>
      <text:p text:style-name="Text_20_body"><text:line-break/></text:p>
      <text:p text:style-name="Text_20_body">В администрации отметили, что сроки завершения работ будут зависеть от погодных условий. Сдача объектов запланирована на конец сентября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824529.html" office:name=""><text:span text:style-name="Definition">http://tinao.mos.ru/presscenter/news/detail/682452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6:14:58Z</meta:creation-date>
    <dc:date>2023-08-10T16:14:58Z</dc:date>
  </office:meta>
</office:document-meta>
</file>