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тели-троицка-поговорят-о-кинематографе-в-доме-ученых"/>Жители Троицка поговорят о кинематографе в Доме ученых<text:bookmark-end text:name="жители-троицка-поговорят-о-кинематографе-в-доме-ученых"/></text:h>
      <text:p text:style-name="First_20_paragraph">07.08.2017</text:p>
      <text:p text:style-name="Text_20_body"><text:line-break/></text:p>
      <text:p text:style-name="Text_20_body"><text:span text:style-name="T1">Жители Троицка поговорят о кинематографе. Фото: архив</text:span></text:p>
      <text:p text:style-name="Text_20_body"><text:line-break/></text:p>
      <text:p text:style-name="Text_20_body">Показ фильма и встреча с кинокритиком состоятся в рамках акции «Ночь кино» 26 августа в Троицком Доме ученых.</text:p>
      <text:p text:style-name="Text_20_body"><text:line-break/></text:p>
      <text:p text:style-name="Text_20_body">— Программа разрабатывается и будет представлена позже, — поделился организатор культурных мероприятий учреждения Сергей Коневских. — Уточню, что посетителей ожидают показ интересного фильма и встреча с кинокритиком. Такие встречи погружают гостей в мир кинематографа, заставляют почувствовать себя творцом, а не просто зрителем, узнать, сколько труда вложено в конкретное произведение.</text:p>
      <text:p text:style-name="Text_20_body"><text:line-break/></text:p>
      <text:p text:style-name="Text_20_body">Сергей Коневских добавил, что похожее мероприятие уже проводилось в Доме ученых весной. Тогда с жителями Троицка встретились различные представители из сферы кинематографа: гримеры, фотографы, — которые детально разобрали отрывки из разных фильмов. Начало запланировано на 20:00.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tinao.mos.ru/presscenter/news/detail/6642157.html" office:name=""><text:span text:style-name="Definition">http://tinao.mos.ru/presscenter/news/detail/6642157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07:17:22Z</meta:creation-date>
    <dc:date>2023-08-10T07:17:22Z</dc:date>
  </office:meta>
</office:document-meta>
</file>