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ывку-дорог-произвели-в-сосенском"/>Помывку дорог произвели в Сосенском<text:bookmark-end text:name="помывку-дорог-произвели-в-сосенском"/></text:h>
      <text:p text:style-name="First_20_paragraph">04.08.2017</text:p>
      <text:p text:style-name="Text_20_body"><text:line-break/></text:p>
      <text:p text:style-name="Text_20_body"><text:span text:style-name="T1">Помывку дорог произвели в Сосенском. Фото: сайт Pixabay</text:span></text:p>
      <text:p text:style-name="Text_20_body">Помывку дорог и дворовых территорий произвели в Сосенском 4 августа.</text:p>
      <text:p text:style-name="Text_20_body">— Это плановая мойка дорог без применения шампуня. Ее проводят в соответствии с поручением Департамента жилищно-коммунального хозяйства столицы, — рассказали в отделе благоустройства и содержания территории администрации поселения Сосенское.</text:p>
      <text:p text:style-name="Text_20_body">Работы произвели, сверившись с прогнозом синоптиков. Кратковременные небольшие дожди и влажность воздуха до 50 процентов помогли достичь высокого результата.</text:p>
      <text:p text:style-name="Text_20_body">Поливальные машины перемещались по всей территории поселения с 11:00 до 14:00, уточнили в местной администрации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tinao.mos.ru/presscenter/news/detail/6622006.html" office:name=""><text:span text:style-name="Definition">http://tinao.mos.ru/presscenter/news/detail/6622006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1:19:42Z</meta:creation-date>
    <dc:date>2023-05-18T01:19:42Z</dc:date>
  </office:meta>
</office:document-meta>
</file>