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нятие-по-славянской-гимнастике-пройдет-в-московском"/>Занятие по славянской гимнастике пройдет в Московском<text:bookmark-end text:name="занятие-по-славянской-гимнастике-пройдет-в-московском"/></text:h>
      <text:p text:style-name="First_20_paragraph">27.07.2017</text:p>
      <text:p text:style-name="Text_20_body"> </text:p>
      <text:p text:style-name="Text_20_body"><text:span text:style-name="T1">Занятие по славянской гимнастике в Московском. Фото: администрация поселения Московский</text:span></text:p>
      <text:p text:style-name="Text_20_body"><text:line-break/></text:p>
      <text:p text:style-name="Text_20_body">На летней сцене Дворца культуры «Московский» одноименного поселения в субботу, 29 июля, пройдет открытое занятие по славянской гимнастике. Мероприятие состоится при поддержке Молодежной палаты.</text:p>
      <text:p text:style-name="Text_20_body">— Мы провели уже несколько подобных тренировок, и они нашли среди жителей свою аудиторию, — пояснила пресс-секретарь Молодежной палаты Московского Юля Смолий. — Присоединиться к уроку могут все желающие вне зависимости от возраста. Проведет занятие профессиональная наставница Маргарита.</text:p>
      <text:p text:style-name="Text_20_body">Юля Смолий отметила, что славянская гимнастика — это древняя оздоровительная система, основанная на славянских боевых практиках.</text:p>
      <text:p text:style-name="Text_20_body">Начнется урок в 16:00. Записаться на занятие по славянской гимнастике можно по телефону: 8-926-971-57-94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564237.html" office:name=""><text:span text:style-name="Definition">http://tinao.mos.ru/presscenter/news/detail/656423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57:02Z</meta:creation-date>
    <dc:date>2023-08-10T09:57:02Z</dc:date>
  </office:meta>
</office:document-meta>
</file>