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сквер-благоустроят-в-вороновском"/>Новый сквер благоустроят в Вороновском<text:bookmark-end text:name="новый-сквер-благоустроят-в-вороновском"/></text:h>
      <text:p text:style-name="First_20_paragraph">14.07.2017</text:p>
      <text:p text:style-name="Text_20_body"><text:line-break/></text:p>
      <text:p text:style-name="Text_20_body"><text:span text:style-name="T1">Новый сквер благоустроят в Вороновском. Фото: архив</text:span></text:p>
      <text:p text:style-name="Text_20_body">В поселении Вороновское началось благоустройство нового сквера, расположенного на территории поселка ЛМС. Об этом сообщили 12 июля в отделе жилищно-коммунального хозяйства и благоустройства местной администрации.</text:p>
      <text:p text:style-name="Text_20_body">— Cквер расположен в микрорайоне Центральный между домами №31 и №34. Там сделают дорожно-тропиночную сеть, уложенную брусчаткой, установят освещение, урны и подвесные скамейки-качалки. Кроме этого, планируется высадить новые деревья и кустарники, — рассказала заместитель главы администрации Вороновского по вопросам ЖКХиБ Лада Войтешонок.</text:p>
      <text:p text:style-name="Text_20_body">Завершить благоустройство сквера планируется в конце августа 2017 года.</text:p>
      <text:p text:style-name="Text_20_body"><text:line-break/></text:p>
      <text:p text:style-name="Text_20_body">Адрес страницы: <text:a xlink:type="simple" xlink:href="http://tinao.mos.ru/presscenter/news/detail/6460140.html" office:name=""><text:span text:style-name="Definition">http://tinao.mos.ru/presscenter/news/detail/646014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06:46Z</meta:creation-date>
    <dc:date>2023-08-10T17:06:46Z</dc:date>
  </office:meta>
</office:document-meta>
</file>