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шеходный-фонтан-появится-на-центральной-площади-в-троицке"/>Пешеходный фонтан появится на центральной площади в Троицке<text:bookmark-end text:name="пешеходный-фонтан-появится-на-центральной-площади-в-троицке"/></text:h>
      <text:p text:style-name="First_20_paragraph">05.07.2017</text:p>
      <text:p text:style-name="Text_20_body"><text:line-break/></text:p>
      <text:p text:style-name="Text_20_body"><text:span text:style-name="T1">Пешеходный фонтан появится на центральной площади в Троицке. Фото: архив</text:span></text:p>
      <text:p text:style-name="Text_20_body">Новый фонтан установят на Академической площади городского округа Троицк. Работы, которые проводятся на средства местного бюджета, планируют завершить к 25 августа.</text:p>
      <text:p text:style-name="Text_20_body">— Мы реконструируем и модернизируем старый фонтан, — поделился начальник отдела благоустройства местной администрации Павел Ходырев. — Вместо него появится красивый большой пешеходный фонтан, разноуровневый и с подсветкой.</text:p>
      <text:p text:style-name="Text_20_body">По словам Павла Ходырева, Академическая площадь — знаковое место городского округа и центральное в микрорайоне «В». Помимо фонтана, здесь планируют установить фонари и обновить тротуарную плитку.</text:p>
      <text:p text:style-name="Text_20_body"><text:line-break/></text:p>
      <text:p text:style-name="Text_20_body">Адрес страницы: <text:a xlink:type="simple" xlink:href="http://tinao.mos.ru/presscenter/news/detail/6384207.html" office:name=""><text:span text:style-name="Definition">http://tinao.mos.ru/presscenter/news/detail/6384207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7:08:30Z</meta:creation-date>
    <dc:date>2023-08-10T17:08:30Z</dc:date>
  </office:meta>
</office:document-meta>
</file>