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питальный-ремонт-нежилых-помещений-проведут-в-десеновском"/>Капитальный ремонт нежилых помещений проведут в Десеновском<text:bookmark-end text:name="капитальный-ремонт-нежилых-помещений-проведут-в-десеновском"/></text:h>
      <text:p text:style-name="First_20_paragraph">26.06.2017</text:p>
      <text:p text:style-name="Text_20_body"><text:span text:style-name="T1">В Десеновском отремонтируют чердаки и подвалы. Фото: архив</text:span></text:p>
      <text:p text:style-name="Text_20_body">Утепление чердачных помещений и гидроизоляцию подвалов жилых трехэтажных и двухэтажных зданий проведут в поселении Десеновское. Мероприятия проведут, чтобы уменьшить потери тепла через кровлю, стены, перекрытия и проникновение воды из инженерных коммуникаций. Об этом 26 июня сообщили в местной администрации.</text:p>
      <text:p text:style-name="Text_20_body">— Бригада подрядной организации установит теплоизоляционные материалы в доме №3, в корпусах № 2 и 1 по улице Дмитрия Кабалевского и произведет разводку сетей канализации и ремонт приямков в доме №7 по улице Офицерская, — сообщили в администрации.</text:p>
      <text:p text:style-name="Text_20_body">Работы в зданиях планируют завершить до 30 октября. Обновление проведут в рамках программы капитального ремонта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6305334.html" office:name=""><text:span text:style-name="Definition">http://tinao.mos.ru/presscenter/news/detail/630533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08:40Z</meta:creation-date>
    <dc:date>2023-08-10T09:08:40Z</dc:date>
  </office:meta>
</office:document-meta>
</file>