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айны-русского-языка-разгадают-в-библиотеке-мосрентгена"/>Тайны русского языка разгадают в библиотеке «Мосрентгена»<text:bookmark-end text:name="тайны-русского-языка-разгадают-в-библиотеке-мосрентгена"/></text:h>
      <text:p text:style-name="First_20_paragraph">12.05.2017</text:p>
      <text:p text:style-name="Text_20_body"><text:line-break/></text:p>
      <text:p text:style-name="Text_20_body"><text:span text:style-name="T1">19 мая в библиотеке «Мосрентген» пройдут лингвистические игры. Фото: архив</text:span></text:p>
      <text:p text:style-name="Text_20_body"><text:line-break/></text:p>
      <text:p text:style-name="Text_20_body">Лингвистические игры «Загадки русского языка» пройдут 19 мая в библиотеке №257 поселения «Мосрентген». Мероприятие организуют в рамках Недели русского языка.</text:p>
      <text:p text:style-name="Text_20_body"><text:line-break/></text:p>
      <text:p text:style-name="Text_20_body">— Русский язык полон загадок, которые мы попытаемся разгадать, — поделилась заведующая библиотекой Елена Волколупова. — Видеофильм «Тайны русской азбуки» повысит интерес и значимость родного языка у ребят.</text:p>
      <text:p text:style-name="Text_20_body"><text:line-break/></text:p>
      <text:p text:style-name="Text_20_body">Участников ждут интересные конкурсы, ребусы, игры со словами и загадки. Кроме этого, гости изготовят книжную закладку из бытовых отходов и получат рекомендации о том, что почитать летом.</text:p>
      <text:p text:style-name="Text_20_body"><text:line-break/></text:p>
      <text:p text:style-name="Text_20_body">Мероприятие планируется провести в 12:00, приглашаются дети старше двенадцати лет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5918636.html" office:name=""><text:span text:style-name="Definition">http://tinao.mos.ru/presscenter/news/detail/5918636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7:23:18Z</meta:creation-date>
    <dc:date>2023-08-10T07:23:18Z</dc:date>
  </office:meta>
</office:document-meta>
</file>