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ямочный-ремонт-дорог-завершился-в-поселении-сосенское"/>Ямочный ремонт дорог завершился в поселении Сосенское<text:bookmark-end text:name="ямочный-ремонт-дорог-завершился-в-поселении-сосенское"/></text:h>
      <text:p text:style-name="First_20_paragraph">05.05.2017</text:p>
      <text:p text:style-name="Text_20_body"><text:line-break/></text:p>
      <text:p text:style-name="Text_20_body"><text:span text:style-name="T1">Ямочный ремонт дорог завершился в поселении Сосенское. Фото: архив</text:span></text:p>
      <text:p text:style-name="Text_20_body">Работы по ямочному ремонту дорог, расположенных на территории поселения Сосенское, завершены. Об этом 5 мая сообщили в местной администрации.</text:p>
      <text:p text:style-name="Text_20_body">— Восстановление дорожного полотна начали в марте 2017 года, а завершили — в начале мая, — уточнил представитель администрации поселения Сосенское.</text:p>
      <text:p text:style-name="Text_20_body">Текущий ремонт проводился в деревне Николо-Хованское — на улицах Николо-Хованская, Бачуринская, Липовый парк, в поселке Газопровод — въезды к домам №№15 и 16) — и на дороге от улицы Александры Монаховой до деревни Столбово.</text:p>
      <text:p text:style-name="Text_20_body">Работы провела подрядная организация, которую выбрали с помощью аукциона.</text:p>
      <text:p text:style-name="Text_20_body"><text:line-break/></text:p>
      <text:p text:style-name="Text_20_body">Адрес страницы: <text:a xlink:type="simple" xlink:href="http://tinao.mos.ru/presscenter/news/detail/5848315.html" office:name=""><text:span text:style-name="Definition">http://tinao.mos.ru/presscenter/news/detail/5848315.html</text:span></text:a></text:p>
      <text:p text:style-name="Text_20_body"><text:a xlink:type="simple" xlink:href="http://tinao.mos.ru" office:name=""><text:span text:style-name="Definition">Префектура Троицкого и Новомосковского административных округов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0T17:22:30Z</meta:creation-date>
    <dc:date>2023-08-10T17:22:30Z</dc:date>
  </office:meta>
</office:document-meta>
</file>