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ружной-конкурс-девушка-весна-2017-пройдет-в-щербинке"/>Окружной конкурс «Девушка весна-2017» пройдет в Щербинке<text:bookmark-end text:name="окружной-конкурс-девушка-весна-2017-пройдет-в-щербинке"/></text:h>
      <text:p text:style-name="First_20_paragraph">17.04.2017</text:p>
      <text:p text:style-name="Text_20_body"><text:line-break/></text:p>
      <text:p text:style-name="Text_20_body"><text:span text:style-name="T1">Окружной конкурс «Девушка весна-2017» пройдет в Щербинке. Фото архивное</text:span></text:p>
      <text:p text:style-name="Text_20_body">Окружной межшкольный конкурс «Девушка весна-2017» состоится 27 апреля в городском округе Щербинка.</text:p>
      <text:p text:style-name="Text_20_body">В конкурсе будут соревноваться ученицы 9-11 классов образовательных учреждений городского округа Щербинка. Каждая участница представит видео-визитку и выступит с творческим номером. Девушек ждут такие задания, как «Интервью», «Жизненная Ситуация» и дефиле в вечерних платьях.</text:p>
      <text:p text:style-name="Text_20_body">– Победительница, которую определит специальное жюри, станет обладательницей титула «Девушка весна-2017» и получит ценный приз. Для других конкурсанток будут предусмотрены отдельные номинации «Приз зрительских симпатий», «Девушка в тренде», «Девушка-Грация» и «Девушка-Обаяние», – рассказали в администрации городского округа.</text:p>
      <text:p text:style-name="Text_20_body">Все участницы получат памятные сувениры, цветы и дипломы. Финальный этап конкурса состоится 27 апреля во Дворце культуры «Щербинка» по адресу: городской округ Щербинка, улица Театральная дом №1А.</text:p>
      <text:p text:style-name="Text_20_body"><text:line-break/></text:p>
      <text:p text:style-name="Text_20_body">Адрес страницы: <text:a xlink:type="simple" xlink:href="http://tinao.mos.ru/presscenter/news/detail/5667239.html" office:name=""><text:span text:style-name="Definition">http://tinao.mos.ru/presscenter/news/detail/566723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4:07:26Z</meta:creation-date>
    <dc:date>2023-08-10T14:07:26Z</dc:date>
  </office:meta>
</office:document-meta>
</file>