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ногоярусные-паркинги-появятся-в-троицке"/>Многоярусные паркинги появятся в Троицке<text:bookmark-end text:name="многоярусные-паркинги-появятся-в-троицке"/></text:h>
      <text:p text:style-name="First_20_paragraph">07.03.2017</text:p>
      <text:p text:style-name="Text_20_body"><text:line-break/></text:p>
      <text:p text:style-name="Text_20_body"><text:span text:style-name="T1">Многоярусные паркинги появятся в Троицке. Фото архивное.</text:span></text:p>
      <text:p text:style-name="Text_20_body">Строительство многоярусных парковок в общественно-деловой зоне микрорайона «Солнечный» планируют начать уже в этом году. Об этом 7 марта рассказал начальник отдела архитектуры и строительства администрации городского округа Троицк Николай Федосеев.</text:p>
      <text:p text:style-name="Text_20_body"><text:line-break/></text:p>
      <text:p text:style-name="Text_20_body">Сейчас на улице Академика Черенкова находится около одной тысячи металлических гаражей, после строительства многоярусных автостоянок их планируют демонтировать.</text:p>
      <text:p text:style-name="Text_20_body"><text:line-break/></text:p>
      <text:p text:style-name="Text_20_body">- Сейчас уже есть проектные данные. Работы начнутся после разрешения строительства, планируется, что в этом году, - рассказал Николай Федосеев.</text:p>
      <text:p text:style-name="Text_20_body"><text:line-break/></text:p>
      <text:p text:style-name="Text_20_body">По проекту на месте старых гаражей сделают дорогу, а рядом возведут четыре трехъярусных паркинга до 300 машиномест каждый. </text:p>
      <text:p text:style-name="Text_20_body"><text:line-break/></text:p>
      <text:p text:style-name="Text_20_body">Адрес страницы: <text:a xlink:type="simple" xlink:href="http://tinao.mos.ru/presscenter/news/detail/5165199.html" office:name=""><text:span text:style-name="Definition">http://tinao.mos.ru/presscenter/news/detail/516519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1:34:31Z</meta:creation-date>
    <dc:date>2023-05-12T11:34:31Z</dc:date>
  </office:meta>
</office:document-meta>
</file>