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у-с-детским-писателем-проведут-в-троицке"/>Встречу с детским писателем проведут в Троицке<text:bookmark-end text:name="встречу-с-детским-писателем-проведут-в-троицке"/></text:h>
      <text:p text:style-name="First_20_paragraph">03.03.2017</text:p>
      <text:p text:style-name="Text_20_body"><text:line-break/></text:p>
      <text:p text:style-name="Text_20_body"><text:span text:style-name="T1">Встречу с детским писателем проведут в Троицке. Фото: архив</text:span></text:p>
      <text:p text:style-name="Text_20_body"><text:line-break/></text:p>
      <text:p text:style-name="Text_20_body">В преддверии Дня православной книги в библиотеке №2 городского округа Троицк организуют 10 марта встречу с детским писателем Татьяной Шипошиной.</text:p>
      <text:p text:style-name="Text_20_body"><text:line-break/></text:p>
      <text:p text:style-name="Text_20_body">— Гости смогут пообщаться с автором православных книг для детей и взрослых, обладательницей знака «Золотое перо Руси», которая с радостью расскажет посетителям о своем творчестве, — поделилась Наталья Алимова, сотрудница Троицкой библиотеки.</text:p>
      <text:p text:style-name="Text_20_body"><text:line-break/></text:p>
      <text:p text:style-name="Text_20_body">Мероприятие проведут в два сеанса. Начало первого запланировано на 15:00 - для детей, второго на 17:30 - для взрослых.</text:p>
      <text:p text:style-name="Text_20_body"><text:line-break/></text:p>
      <text:p text:style-name="Text_20_body">Гостей ждут по адресу: городской округ Троицк, Сиреневый бульвар, дом №1. 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5127526.html" office:name=""><text:span text:style-name="Definition">http://tinao.mos.ru/presscenter/news/detail/5127526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1T00:38:55Z</meta:creation-date>
    <dc:date>2023-08-11T00:38:55Z</dc:date>
  </office:meta>
</office:document-meta>
</file>