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широкую-масленицу-отпразднуют-в-доме-культуры-первомайское"/>«Широкую Масленицу» отпразднуют в Доме культуры «Первомайское»<text:bookmark-end text:name="широкую-масленицу-отпразднуют-в-доме-культуры-первомайское"/></text:h>
      <text:p text:style-name="First_20_paragraph">17.02.2017</text:p>
      <text:p text:style-name="Text_20_body"><text:line-break/></text:p>
      <text:p text:style-name="Text_20_body"><text:span text:style-name="T1">«Широкую Масленицу» отпразднуют в Доме культуры «Первомайское». Фото: архив</text:span></text:p>
      <text:p text:style-name="Text_20_body">Дом культуры «Первомайское» одноименного поселения приглашает жителей Новой Москвы 26 февраля на проводы зимы – праздник «Широкая Масленица». Об этом 17 февраля рассказали в культурном учреждении.</text:p>
      <text:p text:style-name="Text_20_body">— Гостей ждут традиционные игры, актеры-медведи, блинная ярмарка и увлекательная концертная программа, — рассказала Светлана Горовая. — С театрализованным представлением выступит группа «Московия». С русскими народными песнями - артистка Светлана Мирошниченко.</text:p>
      <text:p text:style-name="Text_20_body">Завершением праздника станет традиционное сожжение чучела Масленицы.</text:p>
      <text:p text:style-name="Text_20_body">Начало мероприятия запланировано на 13:00 по адресу: поселение Первомайское, улица Центральная, дом №5, строение «А».</text:p>
      <text:p text:style-name="Text_20_body"><text:line-break/></text:p>
      <text:p text:style-name="Text_20_body">Адрес страницы: <text:a xlink:type="simple" xlink:href="http://tinao.mos.ru/presscenter/news/detail/4989280.html" office:name=""><text:span text:style-name="Definition">http://tinao.mos.ru/presscenter/news/detail/498928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4:34:15Z</meta:creation-date>
    <dc:date>2023-08-10T14:34:15Z</dc:date>
  </office:meta>
</office:document-meta>
</file>