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селении-марушкинское-пройдет-киноклуб-для-малышей"/>В поселении Марушкинское пройдет «Киноклуб для малышей»<text:bookmark-end text:name="в-поселении-марушкинское-пройдет-киноклуб-для-малышей"/></text:h>
      <text:p text:style-name="First_20_paragraph">24.01.2017</text:p>
      <text:p text:style-name="Text_20_body"/>
      <text:p text:style-name="Text_20_body"><text:span text:style-name="T1">В поселении Марушкинское пройдет «Киноклуб для малышей». Фото архивное</text:span></text:p>
      <text:p text:style-name="Text_20_body">В четверг, 26 января, структурное подразделение №3 «Крекшино» Культурного центра «Внуково» приглашает самых юных жителей Троицкого и Новомосковского административных округов на собрание «Киноклуба для малышей». Вход на мероприятие открыт для всех желающих.</text:p>
      <text:p text:style-name="Text_20_body">– В этот раз мы решили продемонстрировать нашим маленьким гостям классические советские мультфильмы 50-70х годов 20 века. Это по настоящему классические произведения, которые вошли в золотой фонд «Союзмультфильма» и обязательно понравятся нашим гостям, – рассказал сотрудник структурного подразделения «Крекшино».</text:p>
      <text:p text:style-name="Text_20_body">В администрации клуба-филиала добавили, что для показа были выбраны не только обычные мультфильмы, но и часть сборника 1991-го года «Праздник Новогодней елки», призванный еще раз напомнить посетителям о чудесном празднике. Показ начнется в 16:50 по адресу: поселок совхоза Крекшин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4758084.html" office:name=""><text:span text:style-name="Definition">http://tinao.mos.ru/presscenter/news/detail/475808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47:36Z</meta:creation-date>
    <dc:date>2023-08-10T14:47:36Z</dc:date>
  </office:meta>
</office:document-meta>
</file>