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оговском-детском-саду-откроют-музей-бытовой-утвари"/>В Роговском детском саду откроют музей бытовой утвари<text:bookmark-end text:name="в-роговском-детском-саду-откроют-музей-бытовой-утвари"/></text:h>
      <text:p text:style-name="First_20_paragraph">15.09.2016</text:p>
      <text:p text:style-name="Text_20_body"><text:line-break/></text:p>
      <text:p text:style-name="Text_20_body"><text:span text:style-name="T1">В Роговском детском саду откроют музей бытовой утвари. Фото архивное</text:span></text:p>
      <text:p text:style-name="Text_20_body">В дошкольном отделении "Колокольчик" образовательного комплекса «Школа №2073» поселения Роговское откроют свой музей. В нем будут демонстрироваться старые предметы бытовой утвари.</text:p>
      <text:p text:style-name="Text_20_body">- Раньше на территории детского сады был одноименный уголок, но коллектив дошкольного образовательного учреждения решил сделать музей для детей, - рассказала старший воспитатель детского сада "Колокольчик" Алевтина Образцова.</text:p>
      <text:p text:style-name="Text_20_body">Музей еще будет пополняться экспонатами, родители воспитанников тоже смогут внести свой вклад в его развитие и принести те вещи, которые сохранились у них от бабушек и дедушек. Детям будут проводить экскурсию по этому музею и рассказывать, как применялись в быту разные старинные предметы быта.</text:p>
      <text:p text:style-name="Text_20_body"><text:line-break/></text:p>
      <text:p text:style-name="Text_20_body">Адрес страницы: <text:a xlink:type="simple" xlink:href="http://tinao.mos.ru/presscenter/news/detail/3753387.html" office:name=""><text:span text:style-name="Definition">http://tinao.mos.ru/presscenter/news/detail/3753387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6:05:12Z</meta:creation-date>
    <dc:date>2023-08-10T16:05:12Z</dc:date>
  </office:meta>
</office:document-meta>
</file>