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осенском-пройдет-день-физкультурника"/>В Сосенском пройдет День физкультурника<text:bookmark-end text:name="в-сосенском-пройдет-день-физкультурника"/></text:h>
      <text:p text:style-name="First_20_paragraph">12.08.2016</text:p>
      <text:p text:style-name="Text_20_body"><text:line-break/></text:p>
      <text:p text:style-name="Text_20_body"><text:span text:style-name="T1">В Сосенском пройдет День физкультурника. Фото архивное</text:span></text:p>
      <text:p text:style-name="Text_20_body">В предстоящие выходные, 13 и 14 августа, в поселении Сосенское пройдет спортивный праздник «День физкультурника». Об этом сообщили сотрудники Сосенского центра спорта.</text:p>
      <text:p text:style-name="Text_20_body">Праздник начнется с турнира по настольному теннису – он пройдет в субботу в 9 часов в Сосенском центре спорта.</text:p>
      <text:p text:style-name="Text_20_body">А в 10 часов в Липовом парке поселка Коммунарка начнутся соревнования по баскетболу, волейболу и стритболу среди смешанных команд.</text:p>
      <text:p text:style-name="Text_20_body">В 17 часов в деревне Прокшино пройдут соревнования по футболу среди детей и прием нормативов «Готов к труду и обороне».</text:p>
      <text:p text:style-name="Text_20_body">В воскресенье с приветственным словом к спортсменам обратится глава поселения Сосенское Николай Долженков.</text:p>
      <text:p text:style-name="Text_20_body">В этот день на спортивной площадке Липового парка пройдет мини-футбол. В 12 начнутся соревнования среди детей, а в 14 часов – среди взрослых. Участниками соревнований среди взрослых команд станут и молодежные палаты Новой Москвы.</text:p>
      <text:p text:style-name="Text_20_body"><text:line-break/></text:p>
      <text:p text:style-name="Text_20_body">Адрес страницы: <text:a xlink:type="simple" xlink:href="http://tinao.mos.ru/presscenter/news/detail/3528158.html" office:name=""><text:span text:style-name="Definition">http://tinao.mos.ru/presscenter/news/detail/3528158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0:45:37Z</meta:creation-date>
    <dc:date>2023-08-10T10:45:37Z</dc:date>
  </office:meta>
</office:document-meta>
</file>