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дворце-культуры-московский-проводят-лето"/>Во Дворце культуры «Московский» проводят лето<text:bookmark-end text:name="во-дворце-культуры-московский-проводят-лето"/></text:h>
      <text:p text:style-name="First_20_paragraph">10.08.2016</text:p>
      <text:p text:style-name="Text_20_body"><text:line-break/></text:p>
      <text:p text:style-name="Text_20_body"><text:span text:style-name="T1">Во Дворце культуры «Московский» проводят лето. Фото архивное</text:span></text:p>
      <text:p text:style-name="Text_20_body">Творческий концерт «Вот и лето прошло…» состоится 16 августа в 14:30 во Дворце культуры «Московский». Об этом рассказала руководительница клуба «Задушевный вечерок» Любовь Тяпичева.</text:p>
      <text:p text:style-name="Text_20_body">Гости концерта и его участники отметят последние деньки лета прощальным концертом. Артисты выступят на сцене со стихами и песнями. Состав выступающих пока обсуждается.</text:p>
      <text:p text:style-name="Text_20_body">Однако концерт станет не только проводами лета, но и началом встреч клуба «Задушевный вечерок», который прекращал свою работу на время летних каникул. Все желающие могут посещать встречи клуба, на которых выступают известные актеры, художники и исполнители. </text:p>
      <text:p text:style-name="Text_20_body"><text:line-break/></text:p>
      <text:p text:style-name="Text_20_body">Адрес страницы: <text:a xlink:type="simple" xlink:href="http://tinao.mos.ru/gazeta_novye_okruga/detail/3512764.html" office:name=""><text:span text:style-name="Definition">http://tinao.mos.ru/gazeta_novye_okruga/detail/351276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02:10:29Z</meta:creation-date>
    <dc:date>2023-07-12T02:10:29Z</dc:date>
  </office:meta>
</office:document-meta>
</file>