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йд-по-дворовым-территориям-прошел-в-кокошкино"/>Рейд по дворовым территориям прошел в Кокошкино<text:bookmark-end text:name="рейд-по-дворовым-территориям-прошел-в-кокошкино"/></text:h>
      <text:p text:style-name="First_20_paragraph">22.07.2016</text:p>
      <text:p text:style-name="Text_20_body"><text:span text:style-name="T1">Рейд дворовых территорий прошел в Кокошкино. Фото архивное</text:span></text:p>
      <text:p text:style-name="Text_20_body">Рейд 11 дворовых территорий провела в поселении Кокошкино Молодежная палата вместе с депутатом Евгением Сорокиным. Об этом сообщили представители Молодежной палаты поселения.</text:p>
      <text:p text:style-name="Text_20_body">Рейды были проведены на игровых, спортивных и детских площадках, возведенных на территории поселения по муниципальным контрактам. Участниками рейда было отмечено, что большая часть проверенных комплексов не безопасны: нарушено покрытие площадок, конструкции расшатаны, а в некоторых местах даже торчат штыри.</text:p>
      <text:p text:style-name="Text_20_body">В рейде приняли участие и жители поселения, которые высказали свои предложения по улучшению безопасности на дворовых территориях. Представители Молодежной палаты добавили, что все недочеты будут устранены. </text:p>
      <text:p text:style-name="Text_20_body"><text:line-break/></text:p>
      <text:p text:style-name="Text_20_body">Адрес страницы: <text:a xlink:type="simple" xlink:href="http://tinao.mos.ru/presscenter/news/detail/3395358.html" office:name=""><text:span text:style-name="Definition">http://tinao.mos.ru/presscenter/news/detail/3395358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2:08:32Z</meta:creation-date>
    <dc:date>2023-05-12T12:08:32Z</dc:date>
  </office:meta>
</office:document-meta>
</file>