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б-истории-москвы-расскажут-в-библиотеке-поселка-фабрика-1-мая"/>Об истории Москвы расскажут в библиотеке поселка Фабрика 1 Мая<text:bookmark-end text:name="об-истории-москвы-расскажут-в-библиотеке-поселка-фабрика-1-мая"/></text:h>
      <text:p text:style-name="First_20_paragraph">21.07.2016</text:p>
      <text:p text:style-name="Text_20_body"><text:line-break/></text:p>
      <text:p text:style-name="Text_20_body"><text:span text:style-name="T1">Об истории Москвы расскажут в библиотеке поселка Фабрика 1 Мая. Фото архивное</text:span></text:p>
      <text:p text:style-name="Text_20_body">В субботу, 23 июля, в библиотеке поселка Фабрика 1 Мая поселения Рязановское пройдет мероприятие «Интересная Москва». Об этом сообщила сотрудница библиотеки Анастасия Которобай.</text:p>
      <text:p text:style-name="Text_20_body">- Это будет исторический экскурс в историю города с презентацией и видеороликами, - рассказала Анастасия Которобай.</text:p>
      <text:p text:style-name="Text_20_body">На мероприятии будет проведен экскурс в историю столицы, по ее улицам и площадям, которые хранят в себе много интересных легенд.</text:p>
      <text:p text:style-name="Text_20_body">Мероприятие приурочено к четырехлетию присоединения территорий Троицкого и Новомосковского административных округов к Москве, поэтому гостям библиотеки также расскажут о преимуществах нового статуса поселений..  </text:p>
      <text:p text:style-name="Text_20_body"><text:line-break/></text:p>
      <text:p text:style-name="Text_20_body">Адрес страницы: <text:a xlink:type="simple" xlink:href="http://tinao.mos.ru/presscenter/news/detail/3388712.html" office:name=""><text:span text:style-name="Definition">http://tinao.mos.ru/presscenter/news/detail/3388712.html</text:span></text:a></text:p>
      <text:p text:style-name="Text_20_body"><text:a xlink:type="simple" xlink:href="http://tinao.mos.ru" office:name=""><text:span text:style-name="Definition">Префектура Троицкого и Новомосковского административных округов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0T17:11:45Z</meta:creation-date>
    <dc:date>2023-08-10T17:11:45Z</dc:date>
  </office:meta>
</office:document-meta>
</file>