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оследней-любви-бориса-пастернака-расскажут-посетителям-музея"/>О последней любви Бориса Пастернака расскажут посетителям музея<text:bookmark-end text:name="о-последней-любви-бориса-пастернака-расскажут-посетителям-музея"/></text:h>
      <text:p text:style-name="First_20_paragraph">14.07.2016</text:p>
      <text:p text:style-name="Text_20_body"><text:span text:style-name="T1">О последней любви Бориса Пастернака расскажут посетителям музея. Фото архивное</text:span></text:p>
      <text:p text:style-name="Text_20_body">В пятницу, 22 июля, сотрудники дома-музея Бориса Пастернака проведут экскурсию "Борис Пастернак и Ольга Ивинская" и расскажут о последней любви в жизни советского литератора. Об этом сообщили сотрудники музея.</text:p>
      <text:p text:style-name="Text_20_body">Посетители смогут узнать историю знакомства и взаимоотношений Бориса Пастернака и Ольги Ивинской - младшего редактора журнала "Новый мир". Как предполагают исследователи именно она стала прототипом главного женского персонажа в "Докторе Живаго" - Лары. Также поэт посвятил ей большое количество стихотворений, написанных в последние годы жизни.</text:p>
      <text:p text:style-name="Text_20_body">Экскурсию проведет сотрудница музея в Переделкино Наталья Громова. Начнется экскурсия в доме-музее Бориса Пастернака 22 июля в 15:00. </text:p>
      <text:p text:style-name="Text_20_body"><text:line-break/></text:p>
      <text:p text:style-name="Text_20_body">Адрес страницы: <text:a xlink:type="simple" xlink:href="http://tinao.mos.ru/presscenter/news/detail/3344601.html" office:name=""><text:span text:style-name="Definition">http://tinao.mos.ru/presscenter/news/detail/33446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8:18:22Z</meta:creation-date>
    <dc:date>2023-06-13T08:18:22Z</dc:date>
  </office:meta>
</office:document-meta>
</file>