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осткам-расскажут-о-вреде-сигарет-и-наркотиков"/>Подросткам расскажут о вреде сигарет и наркотиков<text:bookmark-end text:name="подросткам-расскажут-о-вреде-сигарет-и-наркотиков"/></text:h>
      <text:p text:style-name="First_20_paragraph">22.06.2016</text:p>
      <text:p text:style-name="Text_20_body"><text:span text:style-name="T1">Подросткам расскажут о вреде сигарет и наркотиков. Фото архивное</text:span></text:p>
      <text:p text:style-name="Text_20_body">Марафон против наркотиков и вредных привычек 24 июня проведут сотрудники Дома культуры «Солнечный» поселения Щаповское. Об этом рассказала методист культурного центра Елена Якушина.</text:p>
      <text:section text:name="id_:1oi">
        <text:p text:style-name="Text_20_body">В мероприятии предлагается принять участие молодежи поселения. Сотрудники дома культуры подготовили серию тематических конкурсов и квестов, которые предстоит пройти участникам. Победители получат памятны призы и сувениры от участников.</text:p>
      </text:section>
      <text:p text:style-name="Text_20_body">- Кроме того, в рамках марафона пройдет акция "Меняй сигарету на конфету", - отметила Елена Якушина.</text:p>
      <text:p text:style-name="Text_20_body">Принять участие в мероприятии могут все желающие. Проводится марафон будет около дома культуры в поселке Щапово. Начало в 16:00.</text:p>
      <text:p text:style-name="Text_20_body"><text:line-break/></text:p>
      <text:p text:style-name="Text_20_body">Адрес страницы: <text:a xlink:type="simple" xlink:href="http://tinao.mos.ru/presscenter/news/detail/3205534.html" office:name=""><text:span text:style-name="Definition">http://tinao.mos.ru/presscenter/news/detail/320553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49:05Z</meta:creation-date>
    <dc:date>2023-08-10T10:49:05Z</dc:date>
  </office:meta>
</office:document-meta>
</file>