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етителям-библиотеки-расскажут-о-зарубежных-музеях"/>Посетителям библиотеки расскажут о зарубежных музеях<text:bookmark-end text:name="посетителям-библиотеки-расскажут-о-зарубежных-музеях"/></text:h>
      <text:p text:style-name="First_20_paragraph">28.04.2016</text:p>
      <text:p text:style-name="Text_20_body"><text:span text:style-name="T1">Посетителям библиотеки расскажут о зарубежных музеях. Фото архивное</text:span></text:p>
      <text:p text:style-name="Text_20_body">Книжная выставка «Музеи Мира» откроется в библиотеке Дома культуры «Десна» 18 мая. Об этом рассказала библиотекарь поселения Рязановское Анастасия Которобай.</text:p>
      <text:p text:style-name="Text_20_body">Выставка приурочена ко Дню культурного и исторического наследия Москвы.</text:p>
      <text:p text:style-name="Text_20_body">- Я решила рассказать ребятам, которые придут на выставку, не только о московских музеях, но и об интересных местах в других странах мира. Для них я подготовлю презентацию и видеоматериалы, чтобы школьники могли наглядно представить все места, - рассказала о мероприятии Анастасия Которобай.</text:p>
      <text:p text:style-name="Text_20_body">На выставке также будет представлена литература по данной тематике.</text:p>
      <text:p text:style-name="Text_20_body">На открытие выставки приглашаются все желающие дети от пяти лет и взрослые. С представленными книгами можно будет ознакомиться до 28 мая. </text:p>
      <text:p text:style-name="Text_20_body"><text:line-break/></text:p>
      <text:p text:style-name="Text_20_body">Адрес страницы: <text:a xlink:type="simple" xlink:href="http://tinao.mos.ru/presscenter/news/detail/2867561.html" office:name=""><text:span text:style-name="Definition">http://tinao.mos.ru/presscenter/news/detail/286756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3:27:06Z</meta:creation-date>
    <dc:date>2023-08-10T13:27:06Z</dc:date>
  </office:meta>
</office:document-meta>
</file>