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атральный-коллектив-щербинки-отмечает-юбилей"/>Театральный коллектив Щербинки отмечает юбилей<text:bookmark-end text:name="театральный-коллектив-щербинки-отмечает-юбилей"/></text:h>
      <text:p text:style-name="First_20_paragraph">14.04.2016</text:p>
      <text:p text:style-name="Text_20_body">Театр-студия «Артель» городского округа Щербинка отмечает юбилей своей деятельности. В этом году театральный коллектив отмечает свое 15-летие. В связи со знаменательной датой артисты подготовили для зрителей новую программу. Об этом сообщили сотрудники Дома культуры Щербинка.</text:p>
      <text:p text:style-name="Text_20_body">На юбилейном концерте «Фейерверк», который пройдет 15 мая, артисты представят отрывки из всех репертуарных спектаклей «Артели» для детей и взрослых, которые были поставлены за время существования театральной группы. Кроме того, в фойе зрителей будет ожидать выставка, а все желающие смогут принять участие в мастер-классах. На сцене также соберутся представители различных творческих коллективов, которые поздравят артистов с юбилеем.</text:p>
      <text:p text:style-name="Text_20_body">Отметим, что в эти выходные артисты театра выступят на сцене Дома культуры «Солнечный» поселения Щаповское. Они представят постановку по мотивам произведения Юрия Олеши «Три толстяка»</text:p>
      <text:p text:style-name="Text_20_body"><text:line-break/></text:p>
      <text:p text:style-name="Text_20_body">Адрес страницы: <text:a xlink:type="simple" xlink:href="http://tinao.mos.ru/presscenter/news/detail/2784369.html" office:name=""><text:span text:style-name="Definition">http://tinao.mos.ru/presscenter/news/detail/278436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11:16:48Z</meta:creation-date>
    <dc:date>2023-05-13T11:16:48Z</dc:date>
  </office:meta>
</office:document-meta>
</file>