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единения-народов-отметят-в-школе-поселения-новофедоровское"/>День единения народов отметят в школе поселения Новофедоровское<text:bookmark-end text:name="день-единения-народов-отметят-в-школе-поселения-новофедоровское"/></text:h>
      <text:p text:style-name="First_20_paragraph">25.03.2016</text:p>
      <text:p text:style-name="Text_20_body"><text:line-break/></text:p>
      <text:p text:style-name="Text_20_body">День единения народов России и Белоруссии отметят в школе поселения Новофедоровское специальным мероприятием. Эту информацию предоставили работники государственного бюджетного образовательного учреждения «Школа №1391».</text:p>
      <text:p text:style-name="Text_20_body">2 апреля в библиотеке образовательного учреждения будет проходить презентация, посвященная важному дню в истории обеих стран, Российской Федерации и Белоруссии. Именно в этот день отмечается день единения братских народов, поскольку два десятилетия назад главы обоих государств в торжественной обстановке подписали договор «О Союзе Белоруссии и России», устанавливающий и обосновывающий партнерский характер двусторонних отношений.</text:p>
      <text:p text:style-name="Text_20_body">Школьникам покажут презентацию и тематические книги, расскажут об истории праздника и проведут дискуссию, посвященную особенностям и развитию российско-белорусского сотрудничества.</text:p>
      <text:p text:style-name="Text_20_body"><text:line-break/></text:p>
      <text:p text:style-name="Text_20_body">Адрес страницы: <text:a xlink:type="simple" xlink:href="http://tinao.mos.ru/presscenter/news/detail/2656049.html" office:name=""><text:span text:style-name="Definition">http://tinao.mos.ru/presscenter/news/detail/265604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4:28:09Z</meta:creation-date>
    <dc:date>2023-08-10T04:28:09Z</dc:date>
  </office:meta>
</office:document-meta>
</file>