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и-приняли-участие-в-викторине-о-творчестве-александра-пушкина"/>Дети приняли участие в викторине о творчестве Александра Пушкина<text:bookmark-end text:name="дети-приняли-участие-в-викторине-о-творчестве-александра-пушкина"/></text:h>
      <text:p text:style-name="First_20_paragraph">10.02.2016</text:p>
      <text:p text:style-name="Text_20_body">Сотрудники центра культуры и спорта «Филимонковское» 10 февраля провели мероприятие для школьников «А.С. Пушкин – в сердце каждого». Об этом рассказала заместитель директора учреждения по культуре Ирина Гулюкина.</text:p>
      <text:p text:style-name="Text_20_body">Вопросы викторины были посвящены биографии российского поэта и писателя. Также школьников проверили на знание основных произведений. Кроме того, в программе мероприятия прошли различные конкурсы. Одним из них было задание «Нарисуй картину устно», в ходе которого дети нарисовали рисунок по мотивам произведений Александра Пушкина. Также ребята приняли участие в театральных инсценировках.</text:p>
      <text:p text:style-name="Text_20_body">Мероприятие прошло в танцевальном зале Центра культуры и спорта «Филимонковское».</text:p>
      <text:p text:style-name="Text_20_body"><text:line-break/></text:p>
      <text:p text:style-name="Text_20_body">Адрес страницы: <text:a xlink:type="simple" xlink:href="http://tinao.mos.ru/presscenter/news/detail/2509727.html" office:name=""><text:span text:style-name="Definition">http://tinao.mos.ru/presscenter/news/detail/2509727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19:11:17Z</meta:creation-date>
    <dc:date>2023-06-14T19:11:17Z</dc:date>
  </office:meta>
</office:document-meta>
</file>