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реди-школьников-новой-москвы-выберут-самого-талантливого-читателя"/>Среди школьников Новой Москвы выберут самого талантливого читателя<text:bookmark-end text:name="среди-школьников-новой-москвы-выберут-самого-талантливого-читателя"/></text:h>
      <text:p text:style-name="First_20_paragraph">05.02.2016</text:p>
      <text:p text:style-name="Text_20_body">Учащиеся образовательных учреждений Новой Москвы примут участие в городском этапе конкурса «Самый талантливый читатель». Конкурс пройдет в библиотеке « 192. Об этом сообщается на сайте городского методического центра столичного Департамента образования.</text:p>
      <text:p text:style-name="Text_20_body">Каждый участник конкурса должен представить список прочитанной за полгода литературы и рассказать о произведениях, которые понравились и запомнились лучше всего. Ученики начальной школы также должны были представить рисунки по мотивам произведений или поделки из подручных материалов. Ученики 506 классов- презентацию в электронном виде.</text:p>
      <text:p text:style-name="Text_20_body">Городской этапа конкурса пройдет 8 февраля для учеников 1-2 класса, 9 февраля для учеников 3-4 класса. Школьники 5-6 классов примут участие в конкурсе 10 февраля.</text:p>
      <text:p text:style-name="Text_20_body"><text:line-break/></text:p>
      <text:p text:style-name="Text_20_body">Адрес страницы: <text:a xlink:type="simple" xlink:href="http://tinao.mos.ru/presscenter/news/detail/2497079.html" office:name=""><text:span text:style-name="Definition">http://tinao.mos.ru/presscenter/news/detail/249707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1:26:43Z</meta:creation-date>
    <dc:date>2023-05-12T11:26:43Z</dc:date>
  </office:meta>
</office:document-meta>
</file>