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округов-посетили-концерт-в-вороновском"/>Жители округов посетили концерт в Вороновском<text:bookmark-end text:name="жители-округов-посетили-концерт-в-вороновском"/></text:h>
      <text:p text:style-name="First_20_paragraph">27.01.2016</text:p>
      <text:p text:style-name="Text_20_body">В Доме культуры «Дружба» Вороновского поселения прошло окружное мероприятие посвященное 72-ой годовщине снятия блокады Ленинграда. Об этом сообщается на сайте Вороновской администрации.</text:p>
      <text:p text:style-name="Text_20_body">В мероприятии принимали участие ветераны Великой Отечественной войны, которых с памятной датой поздравил заместитель префекта ТиНАО Игорь Окунев. В ходе праздничной программы на сцене выступили творчестве коллективы местного Дома культуры и показали свои лучшие вокальные и танцевальные номера.</text:p>
      <text:p text:style-name="Text_20_body">Кроме того, на мероприятии были отмечены заслуги самых активных общественных советников поселения. Они получили цветы и благодарственные грамоты от имени префекта ТиНАО Дмитрия Набокина. </text:p>
      <text:p text:style-name="Text_20_body"><text:line-break/></text:p>
      <text:p text:style-name="Text_20_body">Адрес страницы: <text:a xlink:type="simple" xlink:href="http://tinao.mos.ru/presscenter/news/detail/2468453.html" office:name=""><text:span text:style-name="Definition">http://tinao.mos.ru/presscenter/news/detail/246845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1:38:08Z</meta:creation-date>
    <dc:date>2023-05-12T11:38:08Z</dc:date>
  </office:meta>
</office:document-meta>
</file>