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оселении-московский-пройдет-воскресная-утренняя-пробежка"/>В поселении Московский пройдет воскресная утренняя пробежка<text:bookmark-end text:name="в-поселении-московский-пройдет-воскресная-утренняя-пробежка"/></text:h>
      <text:p text:style-name="First_20_paragraph">14.01.2016</text:p>
      <text:p text:style-name="Text_20_body">Все желающие жители поселения Московский и соседних поселений Новой Москвы могут присоединиться к воскресной пробежке, которую организуют участники сообщества «Спорт город Московский» 17 января. Об этом сообщает <text:a xlink:type="simple" xlink:href="https://www.mos.ru/news/article/5743073" office:name=""><text:span text:style-name="Definition">портал мэра Москвы.</text:span></text:a></text:p>
      <text:p text:style-name="Text_20_body">Утренняя пробежка стартует в 11:00. затем в поселении пройдут русские казачьи игры и молодецкие забавы на открытом воздухе. Участники мероприятия объединяться в команды, которые будут соревноваться между собой в различных спортивных конкурсах. Все желающие смогут проверить свою силу, ловкость и физическую форму.</text:p>
      <text:p text:style-name="Text_20_body">В спортивно-игровой программе смогут принять участие люди всех возрастов, которых не пугает снег и морозная погода. </text:p>
      <text:p text:style-name="Text_20_body"><text:line-break/></text:p>
      <text:p text:style-name="Text_20_body">Адрес страницы: <text:a xlink:type="simple" xlink:href="http://tinao.mos.ru/presscenter/news/detail/2436570.html" office:name=""><text:span text:style-name="Definition">http://tinao.mos.ru/presscenter/news/detail/2436570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16:18:58Z</meta:creation-date>
    <dc:date>2023-08-10T16:18:58Z</dc:date>
  </office:meta>
</office:document-meta>
</file>