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е-для-детей-состоится-в-троицке"/>Мероприятие для детей состоится в Троицке<text:bookmark-end text:name="мероприятие-для-детей-состоится-в-троицке"/></text:h>
      <text:p text:style-name="First_20_paragraph">09.01.2025</text:p>
      <text:p text:style-name="Text_20_body">09.01.2025</text:p>
      <text:p text:style-name="Text_20_body">Мастер-класс по рукоделию «Счастливый браслетик» пройдет 15 января в Троицком центре культуры и творчества.</text:p>
      <text:p text:style-name="Text_20_body">— Данное мероприятие направлено на обучение детей основам создания украшений в технике макраме. Участники смогут развить свои изобретательные способности и научиться работать с различными материалами, — рассказала художественный руководитель Троицкого центра культуры и творчества Анастасия Дьякова-Веденеева.</text:p>
      <text:p text:style-name="Text_20_body">Она добавила, что будут предоставлены все необходимые инструменты для работы, что позволит детям сосредоточиться на процессе. Продолжительность занятия составит около часа. В мастер-классе смогут принять участие до 15 ребят.</text:p>
      <text:p text:style-name="Text_20_body">Занятие будет проводить Анастасия Дьякова-Веденеева, и по окончании встречи дети смогут забрать браслеты с собой в качестве памятного подарка.</text:p>
      <text:p text:style-name="Text_20_body">Мероприятие состоится в 18:00 по адресу: Сиреневый бульвар, дом №2.</text:p>
      <text:p text:style-name="Text_20_body"><text:line-break/></text:p>
      <text:p text:style-name="Text_20_body">Адрес страницы: <text:a xlink:type="simple" xlink:href="http://tinao.mos.ru/presscenter/news/detail/12751512.html" office:name=""><text:span text:style-name="Definition">http://tinao.mos.ru/presscenter/news/detail/1275151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3:54:04Z</meta:creation-date>
    <dc:date>2025-01-09T13:54:04Z</dc:date>
  </office:meta>
</office:document-meta>
</file>